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5" style:parent-style-name="清單段落" style:family="paragraph">
      <style:paragraph-properties style:snap-to-layout-grid="false" fo:text-align="justify" fo:margin-top="0.125in" fo:line-height="0.3472in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7" style:parent-style-name="清單段落" style:family="paragraph">
      <style:paragraph-properties style:snap-to-layout-grid="false" fo:text-align="justify" fo:margin-top="0.125in" fo:line-height="0.3472in" fo:margin-left="0.5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0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1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2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3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4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5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6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7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8" style:parent-style-name="清單段落" style:family="paragraph">
      <style:paragraph-properties style:snap-to-layout-grid="false" fo:text-align="justify" fo:margin-top="0.125in" fo:margin-bottom="0.1666in" fo:line-height="0.3472in" fo:margin-left="0.5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9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21" style:family="table-column">
      <style:table-column-properties style:column-width="2.3562in"/>
    </style:style>
    <style:style style:name="TableColumn22" style:family="table-column">
      <style:table-column-properties style:column-width="2.7562in"/>
    </style:style>
    <style:style style:name="TableColumn23" style:family="table-column">
      <style:table-column-properties style:column-width="2.1416in"/>
    </style:style>
    <style:style style:name="Table20" style:family="table">
      <style:table-properties style:width="7.2541in" style:rel-width="100%" fo:margin-left="0in" table:align="left"/>
    </style:style>
    <style:style style:name="TableRow24" style:family="table-row">
      <style:table-row-properties style:min-row-height="0.4312in"/>
    </style:style>
    <style:style style:name="TableCell25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7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9" style:family="table-cell">
      <style:table-cell-properties fo:border="0.0138in solid #000000" fo:background-color="#D9D9D9" style:writing-mode="lr-tb" style:vertical-align="middle" fo:padding-top="0in" fo:padding-left="0in" fo:padding-bottom="0in" fo:padding-right="0in"/>
    </style:style>
    <style:style style:name="P3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31" style:family="table-row">
      <style:table-row-properties style:min-row-height="0.4006in"/>
    </style:style>
    <style:style style:name="TableCell3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3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3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3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38" style:family="table-row">
      <style:table-row-properties style:min-row-height="0.4006in"/>
    </style:style>
    <style:style style:name="TableCell3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4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44" style:family="table-row">
      <style:table-row-properties style:min-row-height="0.4006in"/>
    </style:style>
    <style:style style:name="TableCell4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49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1" style:family="table-row">
      <style:table-row-properties style:min-row-height="0.4006in"/>
    </style:style>
    <style:style style:name="TableCell5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5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5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8" style:family="table-row">
      <style:table-row-properties style:min-row-height="0.4006in"/>
    </style:style>
    <style:style style:name="TableCell5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0" style:parent-style-name="清單段落" style:family="paragraph">
      <style:paragraph-properties style:snap-to-layout-grid="false" fo:text-align="justify" fo:line-height="0.3055in" fo:margin-left="0in">
        <style:tab-stops/>
      </style:paragraph-properties>
    </style:style>
    <style:style style:name="T6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6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6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6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Row68" style:family="table-row">
      <style:table-row-properties style:min-row-height="0.4006in"/>
    </style:style>
    <style:style style:name="TableCell6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3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74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75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7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77" style:family="table-row">
      <style:table-row-properties style:min-row-height="0.4006in"/>
    </style:style>
    <style:style style:name="TableCell7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1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82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8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4" style:family="table-row">
      <style:table-row-properties style:min-row-height="0.4006in"/>
    </style:style>
    <style:style style:name="TableCell8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9" style:family="table-row">
      <style:table-row-properties style:min-row-height="0.4006in"/>
    </style:style>
    <style:style style:name="TableCell9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3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9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95" style:family="table-row">
      <style:table-row-properties style:min-row-height="0.4006in"/>
    </style:style>
    <style:style style:name="TableCell96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7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00" style:parent-style-name="內文" style:family="paragraph">
      <style:paragraph-properties fo:widows="2" fo:orphans="2" fo:break-before="page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1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2" style:parent-style-name="清單段落" style:family="paragraph">
      <style:paragraph-properties style:snap-to-layout-grid="false" fo:text-align="justify" fo:line-height="0.3472in"/>
    </style:style>
    <style:style style:name="T10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8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0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1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119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0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1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2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3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4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5" style:parent-style-name="內文" style:family="paragraph">
      <style:paragraph-properties fo:widows="2" fo:orphans="2" fo:break-before="page"/>
      <style:text-properties style:font-name="微軟正黑體" style:font-name-asian="微軟正黑體" fo:color="#000000" fo:font-size="14pt" style:font-size-asian="14pt" style:font-size-complex="14pt"/>
    </style:style>
    <style:style style:name="P12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2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28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 fo:language="zh" fo:country="TW"/>
    </style:style>
    <style:style style:name="T13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35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6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7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8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9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0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1" style:parent-style-name="內文" style:family="paragraph">
      <style:paragraph-properties fo:widows="2" fo:orphans="2" fo:break-before="page"/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2" style:parent-style-name="清單段落" style:family="paragraph">
      <style:paragraph-properties style:snap-to-layout-grid="false" fo:text-align="justify" fo:line-height="0.3472in"/>
    </style:style>
    <style:style style:name="T14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6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48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54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5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7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8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9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0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1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2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3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4" style:parent-style-name="清單段落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fo:clip="rect(0.54824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2026總統盃黑客松_徵件說明會暨資料應用講座</text:p>
      <text:p text:style-name="P4">議程表</text:p>
      <text:list text:style-name="LFO1" text:continue-numbering="true">
        <text:list-item>
          <text:p text:style-name="P5"><text:span text:style-name="T6">辦理目的：</text:span></text:p>
        </text:list-item>
      </text:list>
      <text:p text:style-name="P7"><text:span text:style-name="T8">為深化總統盃黑客松理念，鼓勵公務人員及社會各界踴躍提案，特舉辦「徵件說明會暨資料應用講座」。本活動除介紹本次</text:span><text:span text:style-name="T9">總統盃黑客松競賽機制外，並安排「思維洞察匯談」及「賽前諮詢」交流，協助有意提案參賽之團隊掌握議題需求與應用情境，並促進跨領域人才交流、資源鏈結及公私協力，歡迎有興趣之公務機關、民間團體及各界人士踴躍報名參與。</text:span></text:p>
      <text:list text:style-name="LFO1" text:continue-numbering="true">
        <text:list-item>
          <text:p text:style-name="P10">活動資訊</text:p>
        </text:list-item>
      </text:list>
      <text:p text:style-name="P11">(一)活動內容：針對2026年競賽機制進行說明及議題發想進行引導。安排「案例分享」，由農業部針對公共議題與業務推動之實務經驗進行專題交流，將深入解析公部門如何發掘核心問題，整合跨機關資源，結合資料應用與公私協力，提出解決方案。並規劃「以人為本．思維洞察匯談」與「賽前諮詢室」環節，透過實務經驗與專業指引激發潛力提案，並促進跨域人才與資源交流。</text:p>
      <text:p text:style-name="P12">(二)參與對象：中央機關、地方政府等公務體系人員及對優化公共服務有興趣之民眾、企業及民間組織/團體。<text:s/></text:p>
      <text:p text:style-name="P13">(三)主辦單位：農業部；執行單位：中華民國全國中小企業總會。</text:p>
      <text:list text:style-name="LFO1" text:continue-numbering="true">
        <text:list-item>
          <text:p text:style-name="P14">辦理場次（共辦理3場次，如欲參加，請至總統盃黑客松官方網站(https://presidential-hackathon.taiwan.gov.tw/)完成報名；各場次相關資訊，請以官方網站公告內容為準）：<text:s/></text:p>
        </text:list-item>
      </text:list>
      <text:p text:style-name="P15">(一)場次一(高雄場)：115年7月24日（五），地點：高雄智慧科技創新園區(KO-IN智高點)大演講廳（高雄市新興區中正三路25號14樓）。<text:s/></text:p>
      <text:p text:style-name="P16">(二)場次二(臺中場)：115年８月５日（三），地點：中山醫學大學誠愛樓第3演講廳（臺中市南區樹德里建國北路一段110號9樓）。<text:s/></text:p>
      <text:p text:style-name="P17">(三)場次三(臺北場)：115年８月７日（五），地點：行政院人事行政總處公務人力發展學院貴賓廳（臺北市大安區龍坡里新生南路三段30號14樓）。<text:s/></text:p>
      <text:p text:style-name="P18"/>
      <text:list text:style-name="LFO1" text:continue-numbering="true">
        <text:list-item>
          <text:p text:style-name="P19">活動議程（暫擬）</text:p>
        </text:list-item>
      </text:list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時間</text:p>
            </table:table-cell>
            <table:table-cell table:style-name="TableCell27">
              <text:p text:style-name="P28">內容</text:p>
            </table:table-cell>
            <table:table-cell table:style-name="TableCell29">
              <text:p text:style-name="P30">說明</text:p>
            </table:table-cell>
          </table:table-row>
        </table:table-header-rows>
        <table:table-row table:style-name="TableRow31">
          <table:table-cell table:style-name="TableCell32">
            <text:p text:style-name="P33">14:00-14:05(5分鐘)</text:p>
          </table:table-cell>
          <table:table-cell table:style-name="TableCell34">
            <text:p text:style-name="P35">活動開場</text:p>
          </table:table-cell>
          <table:table-cell table:style-name="TableCell36" table:number-rows-spanned="2">
            <text:p text:style-name="P37">執行單位</text:p>
          </table:table-cell>
        </table:table-row>
        <table:table-row table:style-name="TableRow38">
          <table:table-cell table:style-name="TableCell39">
            <text:p text:style-name="P40">14:05-14:10(5分鐘)</text:p>
          </table:table-cell>
          <table:table-cell table:style-name="TableCell41">
            <text:p text:style-name="P42">辦理目的說明及貴賓介紹</text:p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14:10-14:15(5分鐘)</text:p>
          </table:table-cell>
          <table:table-cell table:style-name="TableCell47">
            <text:p text:style-name="P48">致歡迎詞</text:p>
          </table:table-cell>
          <table:table-cell table:style-name="TableCell49">
            <text:p text:style-name="P50">農業部</text:p>
          </table:table-cell>
        </table:table-row>
        <table:table-row table:style-name="TableRow51">
          <table:table-cell table:style-name="TableCell52">
            <text:p text:style-name="P53">14:15-14:30(15分鐘)</text:p>
          </table:table-cell>
          <table:table-cell table:style-name="TableCell54">
            <text:p text:style-name="P55">本屆賽制及徵件議題說明</text:p>
          </table:table-cell>
          <table:table-cell table:style-name="TableCell56">
            <text:p text:style-name="P57">執行單位</text:p>
          </table:table-cell>
        </table:table-row>
        <table:table-row table:style-name="TableRow58">
          <table:table-cell table:style-name="TableCell59">
            <text:p text:style-name="P60"><text:span text:style-name="T61">14:30-14:40(10</text:span><text:span text:style-name="T62">分鐘</text:span><text:span text:style-name="T63">)</text:span></text:p>
          </table:table-cell>
          <table:table-cell table:style-name="TableCell64">
            <text:p text:style-name="P65">【案例分享】公共議題的協作解法：從情境到創新</text:p>
          </table:table-cell>
          <table:table-cell table:style-name="TableCell66">
            <text:p text:style-name="P67">農業部</text:p>
          </table:table-cell>
        </table:table-row>
        <table:table-row table:style-name="TableRow68">
          <table:table-cell table:style-name="TableCell69">
            <text:p text:style-name="P70">14:40-15:10(30分鐘)</text:p>
          </table:table-cell>
          <table:table-cell table:style-name="TableCell71">
            <text:p text:style-name="P72">【以人為本．思維洞察匯談】</text:p>
          </table:table-cell>
          <table:table-cell table:style-name="TableCell73">
            <text:p text:style-name="P74"><text:span text:style-name="T75">與談人</text:span><text:span text:style-name="T76">與顧問團代表</text:span></text:p>
          </table:table-cell>
        </table:table-row>
        <table:table-row table:style-name="TableRow77">
          <table:table-cell table:style-name="TableCell78">
            <text:p text:style-name="P79">15:10-15:20(10分鐘)</text:p>
          </table:table-cell>
          <table:table-cell table:style-name="TableCell80">
            <text:p text:style-name="P81">現場來賓與專家Q&amp;A</text:p>
          </table:table-cell>
          <table:table-cell table:style-name="TableCell82">
            <text:p text:style-name="P83">All</text:p>
          </table:table-cell>
        </table:table-row>
        <table:table-row table:style-name="TableRow84">
          <table:table-cell table:style-name="TableCell85">
            <text:p text:style-name="P86">15:20-15:30(10分鐘)</text:p>
          </table:table-cell>
          <table:table-cell table:style-name="TableCell87" table:number-columns-spanned="2">
            <text:p text:style-name="P88">中場休息</text:p>
          </table:table-cell>
          <table:covered-table-cell/>
        </table:table-row>
        <table:table-row table:style-name="TableRow89">
          <table:table-cell table:style-name="TableCell90">
            <text:p text:style-name="P91">15:30-16:10(40分鐘)</text:p>
          </table:table-cell>
          <table:table-cell table:style-name="TableCell92" table:number-columns-spanned="2">
            <text:p text:style-name="P93"><text:span text:style-name="T94">【賽前諮詢室】</text:span></text:p>
          </table:table-cell>
          <table:covered-table-cell/>
        </table:table-row>
        <table:table-row table:style-name="TableRow95">
          <table:table-cell table:style-name="TableCell96">
            <text:p text:style-name="P97">16:10</text:p>
          </table:table-cell>
          <table:table-cell table:style-name="TableCell98" table:number-columns-spanned="2">
            <text:p text:style-name="P99">活動結束</text:p>
          </table:table-cell>
          <table:covered-table-cell/>
        </table:table-row>
      </table:table>
      <text:p text:style-name="P100"/>
      <text:list text:style-name="LFO1" text:continue-numbering="true">
        <text:list-item>
          <text:p text:style-name="P101">交通資訊</text:p>
        </text:list-item>
      </text:list>
      <text:list text:style-name="LFO2" text:continue-numbering="true">
        <text:list-item>
          <text:p text:style-name="P102"><text:span text:style-name="T103">高雄場次：高雄智慧科技創新園區</text:span><text:span text:style-name="T104">(KO-IN<text:s/></text:span><text:span text:style-name="T105">智高點</text:span><text:span text:style-name="T106">)</text:span><text:span text:style-name="T107">－大演講廳</text:span></text:p>
        </text:list-item>
      </text:list>
      <text:p text:style-name="P108"><text:span text:style-name="T109">（</text:span><text:span text:style-name="T110"><draw:frame draw:z-index="251691008" draw:style-name="a0" draw:name="圖片 2" text:anchor-type="paragraph" svg:x="0.45833in" svg:y="0.4754in" svg:width="6.45923in" svg:height="4.45896in" style:rel-width="scale" style:rel-height="scale"><draw:image xlink:href="media/image1.png" xlink:type="simple" xlink:show="embed" xlink:actuate="onLoad"/><svg:title/><svg:desc/></draw:frame></text:span><text:span text:style-name="T111">高雄市新興區中正三路</text:span><text:span text:style-name="T112">25</text:span><text:span text:style-name="T113">號</text:span><text:span text:style-name="T114">14</text:span><text:span text:style-name="T115">樓</text:span><text:span text:style-name="T116">(</text:span><text:span text:style-name="T117">高雄市政府新興行政中心同棟）</text:span><text:span text:style-name="T118">)</text:span></text:p>
      <text:list text:style-name="LFO3" text:continue-numbering="true">
        <text:list-item>
          <text:p text:style-name="P119">搭乘公車：</text:p>
        </text:list-item>
      </text:list>
      <text:list text:style-name="LFO4" text:continue-numbering="true">
        <text:list-item>
          <text:p text:style-name="P120">搭乘36號公車至中正路口下車，再步行3分鐘到達。</text:p>
        </text:list-item>
        <text:list-item>
          <text:p text:style-name="P121">搭乘黃1公車(新興區公所站)下車即可。</text:p>
        </text:list-item>
        <text:list-item>
          <text:p text:style-name="P122">搭乘248號公車(新興區行政中心)下車即可。</text:p>
        </text:list-item>
      </text:list>
      <text:list text:style-name="LFO3" text:continue-numbering="true">
        <text:list-item>
          <text:p text:style-name="P123">搭乘「高鐵」轉乘：轉乘高捷橘線信義國小站三號出口，步行1分鐘。</text:p>
        </text:list-item>
        <text:list-item>
          <text:p text:style-name="P124">搭乘「捷運」：橘線信義國小站三號出口，步行1分鐘。</text:p>
        </text:list-item>
      </text:list>
      <text:p text:style-name="P125"/>
      <text:list text:style-name="LFO2" text:continue-numbering="true">
        <text:list-item>
          <text:p text:style-name="P126">臺中場次：中山醫學大學－誠愛樓第３演講廳</text:p>
        </text:list-item>
      </text:list>
      <text:p text:style-name="P127"><text:span text:style-name="T128">（</text:span><text:span text:style-name="T129"><draw:frame draw:z-index="251694080" draw:style-name="a1" draw:name="圖片 2" text:anchor-type="paragraph" svg:x="0in" svg:y="0.59514in" svg:width="7.26806in" svg:height="4.66597in" style:rel-width="scale" style:rel-height="scale"><draw:image xlink:href="media/image2.png" xlink:type="simple" xlink:show="embed" xlink:actuate="onLoad"/><svg:title/><svg:desc/></draw:frame></text:span><text:span text:style-name="T130">臺中市南區樹德里建國北路一段</text:span><text:span text:style-name="T131">110</text:span><text:span text:style-name="T132">號</text:span><text:span text:style-name="T133">9F</text:span><text:span text:style-name="T134">）</text:span></text:p>
      <text:list text:style-name="LFO5" text:continue-numbering="true">
        <text:list-item>
          <text:p text:style-name="P135">高鐵：台中烏日高鐵站</text:p>
        </text:list-item>
        <text:list-item>
          <text:p text:style-name="P136">轉乘火車：由高鐵台中站2樓→3號出口臺鐵通廊抵達新烏日火車站→往北至大慶火車站下車，出站後右轉建國北路步行約6分。</text:p>
        </text:list-item>
        <text:list-item>
          <text:p text:style-name="P137">轉乘計程車：告訴司機建國北路直走中山醫學大學，車程約5-8分。</text:p>
        </text:list-item>
        <text:list-item>
          <text:p text:style-name="P138">捷運：搭乘至大慶(中山醫大)出口1出站→步行約5分。</text:p>
        </text:list-item>
        <text:list-item>
          <text:p text:style-name="P139">公車：統聯客運公車53號、73號、159號；中鹿客運99號、99延、綠1；全航客運58號、58副、58區1；豐榮客運127延；捷順交通356號→於中山醫學大學站下車；搭乘統台灣好行公車6670號→捷運大慶站(建國北路)下車。</text:p>
        </text:list-item>
        <text:list-item>
          <text:p text:style-name="P140">台鐵：至台中火車站，轉搭台鐵通勤電車往南至大慶車站下車，出站後右轉建國北路步行約6分；至台中大慶車站，出站後右轉建國北路步行約6分。</text:p>
        </text:list-item>
      </text:list>
      <text:p text:style-name="P141"/>
      <text:list text:style-name="LFO2" text:continue-numbering="true">
        <text:list-item>
          <text:p text:style-name="P142"><text:span text:style-name="T143">臺北場次：</text:span><text:span text:style-name="T144">:</text:span><text:span text:style-name="T145">行政院人事行政總處公務人力發展學院－</text:span><text:span text:style-name="T146">貴賓廳</text:span></text:p>
        </text:list-item>
      </text:list>
      <text:p text:style-name="P147"><text:span text:style-name="T148"><draw:frame draw:z-index="251696128" draw:style-name="a2" draw:name="圖片 1" text:anchor-type="paragraph" svg:x="0.22847in" svg:y="0.35278in" svg:width="6.67917in" svg:height="4.45694in" style:rel-width="scale" style:rel-height="scale"><draw:image xlink:href="media/image3.jpeg" xlink:type="simple" xlink:show="embed" xlink:actuate="onLoad"/><svg:title/><svg:desc>一張含有 文字, 地圖, 圖表 的圖片

AI 產生的內容可能不正確。</svg:desc></draw:frame></text:span><text:span text:style-name="T149">（臺北市大安區龍坡里新生南路三段</text:span><text:span text:style-name="T150">30</text:span><text:span text:style-name="T151">號</text:span><text:span text:style-name="T152">14</text:span><text:span text:style-name="T153">樓）</text:span></text:p>
      <text:list text:style-name="LFO6" text:continue-numbering="true">
        <text:list-item>
          <text:p text:style-name="P154">捷運：自台電大樓站2號出口，出站左轉沿辛亥路步行約10~15分鐘至辛亥路新生南路口左轉，即達福華國際文教會館。</text:p>
        </text:list-item>
        <text:list-item>
          <text:p text:style-name="P155">公車</text:p>
        </text:list-item>
      </text:list>
      <text:list text:style-name="LFO7" text:continue-numbering="true">
        <text:list-item>
          <text:p text:style-name="P156">龍安國小- 52,253,280,284,290,311,505,907,0南,指南1</text:p>
        </text:list-item>
        <text:list-item>
          <text:p text:style-name="P157">大安森林公園- 3,15,18,52,72,74,211,235,237,278,295,626</text:p>
        </text:list-item>
        <text:list-item>
          <text:p text:style-name="P158">和平新生路口-<text:s/>253,280,290,311,505,642,0南,指南1,指南5</text:p>
        </text:list-item>
        <text:list-item>
          <text:p text:style-name="P159">溫州街口- 3,15,18,74,235,237,254,278,295,907,291,672</text:p>
        </text:list-item>
        <text:list-item>
          <text:p text:style-name="P160">公務人力發展學院- 52,253,280,284,290,291,311,505,642,907,0南,指南1</text:p>
        </text:list-item>
      </text:list>
      <text:list text:style-name="LFO6" text:continue-numbering="true">
        <text:list-item>
          <text:p text:style-name="P161">自行開車</text:p>
        </text:list-item>
      </text:list>
      <text:list text:style-name="LFO7" text:continue-numbering="true">
        <text:list-item>
          <text:p text:style-name="P162">中山高：下圓山交流道接建國高架→和平東路出口右轉→左轉至新生南路→右轉至辛亥路→會館地下停車場。</text:p>
        </text:list-item>
        <text:list-item>
          <text:p text:style-name="P163">北二高：下木柵交流道→辛亥路過地下道直行→建國南路左轉辛亥路行駛平面車道→過新生南路交叉口→會館地下停車場。</text:p>
        </text:list-item>
      </text:list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1" style:display-name="內文1" style:family="paragraph">
      <style:paragraph-properties fo:widows="0" fo:orphans="0"/>
      <style:text-properties style:font-name-complex="Calibri" style:font-size-complex="12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微軟正黑體" style:font-name-asian="微軟正黑體" fo:font-weight="bold" style:font-weight-asian="bold" style:font-weight-complex="normal" fo:font-size="14pt" style:font-size-asian="14pt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微軟正黑體" style:font-name-asian="微軟正黑體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蕭婷云</meta:initial-creator>
    <dc:creator>林起帆</dc:creator>
    <meta:creation-date>2026-07-29T05:58:00Z</meta:creation-date>
    <dc:date>2026-07-29T05:58:00Z</dc:date>
    <meta:print-date>2023-03-15T11:23:00Z</meta:print-date>
    <meta:template xlink:href="Normal" xlink:type="simple"/>
    <meta:editing-cycles>2</meta:editing-cycles>
    <meta:editing-duration>PT60S</meta:editing-duration>
    <meta:document-statistic meta:page-count="6" meta:paragraph-count="4" meta:word-count="316" meta:character-count="2117" meta:row-count="15" meta:non-whitespace-character-count="1805"/>
  </office:meta>
</office:document-meta>
</file>