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vertical-align="baseline" fo:line-height="0.3333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justify" style:vertical-align="baseline" style:line-height-at-least="0.0833in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8" style:parent-style-name="內文" style:family="paragraph">
      <style:paragraph-properties style:line-height-at-least="0.0833in" fo:margin-left="0.6881in" fo:text-indent="-0.6881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style:line-height-at-least="0.0833in"/>
      <style:text-properties style:font-name="標楷體" style:font-name-asian="標楷體"/>
    </style:style>
    <style:style style:name="P10" style:parent-style-name="內文" style:family="paragraph">
      <style:paragraph-properties fo:text-align="justify" style:vertical-align="baseline" style:line-height-at-least="0.0833in" fo:margin-left="1.1798in" fo:text-indent="-1.1784in">
        <style:tab-stops/>
      </style:paragraph-properties>
      <style:text-properties style:font-name="標楷體" style:font-name-asian="標楷體" style:font-size-complex="12pt"/>
    </style:style>
    <style:style style:name="P11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12" style:parent-style-name="內文" style:family="paragraph">
      <style:paragraph-properties fo:text-align="justify" style:vertical-align="baseline" style:line-height-at-least="0.0833in" fo:margin-left="0.1666in">
        <style:tab-stops/>
      </style:paragraph-properties>
      <style:text-properties style:font-name="標楷體" style:font-name-asian="標楷體" style:font-size-complex="12pt"/>
    </style:style>
    <style:style style:name="P13" style:parent-style-name="內文" style:family="paragraph">
      <style:paragraph-properties style:vertical-align="baseline" style:line-height-at-least="0.0833in" fo:margin-left="0.1666in">
        <style:tab-stops/>
      </style:paragraph-properties>
      <style:text-properties style:font-name="標楷體" style:font-name-asian="標楷體" style:font-size-complex="12pt"/>
    </style:style>
    <style:style style:name="P14" style:parent-style-name="內文" style:family="paragraph">
      <style:paragraph-properties fo:text-align="justify" style:vertical-align="baseline" style:line-height-at-least="0.0833in" fo:margin-left="1.1798in" fo:text-indent="-1.1784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style:snap-to-layout-grid="false" fo:text-align="justify" style:vertical-align="baseline" style:line-height-at-least="0.0833in"/>
      <style:text-properties style:font-name="標楷體" style:font-name-asian="標楷體" style:font-size-complex="12pt"/>
    </style:style>
    <style:style style:name="P16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17" style:parent-style-name="內文" style:family="paragraph">
      <style:paragraph-properties style:line-height-at-least="0.0833in"/>
      <style:text-properties style:font-name="標楷體" style:font-name-asian="標楷體"/>
    </style:style>
    <style:style style:name="P18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19" style:parent-style-name="內文" style:family="paragraph">
      <style:paragraph-properties fo:text-align="justify" style:vertical-align="baseline" style:line-height-at-least="0.0833in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20" style:parent-style-name="內文" style:family="paragraph">
      <style:paragraph-properties fo:text-align="justify" style:vertical-align="baseline" style:line-height-at-least="0.0833in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21" style:parent-style-name="內文" style:family="paragraph">
      <style:paragraph-properties style:vertical-align="baseline" style:line-height-at-least="0.0833in"/>
      <style:text-properties style:font-name="標楷體" style:font-name-asian="標楷體" style:font-size-complex="12pt"/>
    </style:style>
    <style:style style:name="P22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23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24" style:parent-style-name="內文" style:family="paragraph">
      <style:paragraph-properties fo:text-align="justify" style:vertical-align="baseline" style:line-height-at-least="0.0833in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 fo:background-color="#FFFFFF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P30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31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32" style:parent-style-name="清單段落" style:list-style-name="LFO1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33" style:parent-style-name="清單段落" style:list-style-name="LFO1" style:family="paragraph">
      <style:paragraph-properties fo:text-align="justify" style:vertical-align="baseline" style:line-height-at-least="0.0833in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超連結" style:family="text">
      <style:text-properties style:font-name="標楷體" style:font-name-asian="標楷體" style:font-size-complex="12pt"/>
    </style:style>
    <style:style style:name="P36" style:parent-style-name="清單段落" style:list-style-name="LFO1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37" style:parent-style-name="清單段落" style:list-style-name="LFO1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38" style:parent-style-name="清單段落" style:list-style-name="LFO1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39" style:parent-style-name="清單段落" style:list-style-name="LFO1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40" style:parent-style-name="清單段落" style:list-style-name="LFO1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41" style:parent-style-name="內文" style:family="paragraph">
      <style:paragraph-properties fo:text-align="justify" style:vertical-align="baseline" style:line-height-at-least="0.0833in" fo:margin-left="0.4916in" fo:text-indent="-0.4916in">
        <style:tab-stops/>
      </style:paragraph-properties>
      <style:text-properties style:font-name="標楷體" style:font-name-asian="標楷體" style:font-size-complex="12pt"/>
    </style:style>
    <style:style style:name="P42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justify" style:vertical-align="baseline" style:line-height-at-least="0.0833in" fo:margin-left="0.1666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justify" style:vertical-align="baseline" style:line-height-at-least="0.0833in" fo:margin-left="0.1666in">
        <style:tab-stops/>
      </style:paragraph-properties>
      <style:text-properties style:font-name="標楷體" style:font-name-asian="標楷體" style:font-size-complex="12pt"/>
    </style:style>
    <style:style style:name="P45" style:parent-style-name="內文" style:family="paragraph">
      <style:paragraph-properties fo:text-align="justify" style:vertical-align="baseline" style:line-height-at-least="0.0833in" fo:margin-left="0.4916in" fo:text-indent="-0.4916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justify" style:vertical-align="baseline" style:line-height-at-least="0.0833in"/>
      <style:text-properties style:font-name="標楷體" style:font-name-asian="標楷體" style:font-size-complex="12pt"/>
    </style:style>
    <style:style style:name="P47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4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49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50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51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52" style:parent-style-name="內文" style:family="paragraph">
      <style:paragraph-properties fo:text-align="center" style:vertical-align="baselin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4" style:family="table-column">
      <style:table-column-properties style:column-width="1.8222in"/>
    </style:style>
    <style:style style:name="TableColumn55" style:family="table-column">
      <style:table-column-properties style:column-width="1.8222in"/>
    </style:style>
    <style:style style:name="TableColumn56" style:family="table-column">
      <style:table-column-properties style:column-width="1.8222in"/>
    </style:style>
    <style:style style:name="TableColumn57" style:family="table-column">
      <style:table-column-properties style:column-width="1.8236in"/>
    </style:style>
    <style:style style:name="Table53" style:family="table">
      <style:table-properties style:width="7.2902in" fo:margin-left="0in" table:align="left"/>
    </style:style>
    <style:style style:name="TableRow58" style:family="table-row">
      <style:table-row-properties style:min-row-height="0.6263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63" style:family="table-row">
      <style:table-row-properties style:min-row-height="0.6437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72" style:family="table-row">
      <style:table-row-properties style:min-row-height="0.6263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vertical-align="baseline" fo:line-height="0.2777in"/>
    </style:style>
    <style:style style:name="T77" style:parent-style-name="預設段落字型" style:family="text">
      <style:text-properties style:font-name="細明體" style:font-name-asian="細明體" fo:font-weight="bold" style:font-weight-asian="bold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0" style:parent-style-name="預設段落字型" style:family="text">
      <style:text-properties style:font-name="細明體" style:font-name-asian="細明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82" style:family="table-row">
      <style:table-row-properties style:min-row-height="0.6437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89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92" style:family="table-row">
      <style:table-row-properties style:min-row-height="0.6437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01" style:family="table-row">
      <style:table-row-properties style:min-row-height="0.6437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04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1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2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3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4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5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6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7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9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0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1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2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3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4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5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6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7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29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0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1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2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35" style:family="table-column">
      <style:table-column-properties style:column-width="0.4034in" style:use-optimal-column-width="false"/>
    </style:style>
    <style:style style:name="TableColumn136" style:family="table-column">
      <style:table-column-properties style:column-width="1.4312in" style:use-optimal-column-width="false"/>
    </style:style>
    <style:style style:name="TableColumn137" style:family="table-column">
      <style:table-column-properties style:column-width="0.6187in" style:use-optimal-column-width="false"/>
    </style:style>
    <style:style style:name="TableColumn138" style:family="table-column">
      <style:table-column-properties style:column-width="0.618in" style:use-optimal-column-width="false"/>
    </style:style>
    <style:style style:name="TableColumn139" style:family="table-column">
      <style:table-column-properties style:column-width="0.8625in" style:use-optimal-column-width="false"/>
    </style:style>
    <style:style style:name="TableColumn140" style:family="table-column">
      <style:table-column-properties style:column-width="0.7951in" style:use-optimal-column-width="false"/>
    </style:style>
    <style:style style:name="TableColumn141" style:family="table-column">
      <style:table-column-properties style:column-width="1.7527in" style:use-optimal-column-width="false"/>
    </style:style>
    <style:style style:name="Table134" style:family="table">
      <style:table-properties style:width="6.4819in" fo:margin-left="0in" table:align="left"/>
    </style:style>
    <style:style style:name="TableRow142" style:family="table-row">
      <style:table-row-properties style:min-row-height="0.2479in" style:use-optimal-row-height="false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0.0993in" style:use-optimal-row-height="false" fo:keep-together="always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6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6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6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67" style:family="table-row">
      <style:table-row-properties style:min-row-height="0.7555in"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T169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71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end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end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/>
    </style:style>
    <style:style style:name="TableRow182" style:family="table-row">
      <style:table-row-properties style:min-row-height="0.3201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end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end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end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end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ableRow195" style:family="table-row">
      <style:table-row-properties style:min-row-height="0.4965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end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end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end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end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Row208" style:family="table-row">
      <style:table-row-properties style:min-row-height="0.4965in" style:use-optimal-row-height="false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end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end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end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end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Row221" style:family="table-row">
      <style:table-row-properties style:min-row-height="0.2819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end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end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end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end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/>
    </style:style>
    <style:style style:name="P234" style:parent-style-name="內文" style:family="paragraph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P245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46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47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48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49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0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1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3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4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5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6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57" style:parent-style-name="內文" style:family="paragraph">
      <style:paragraph-properties style:vertical-align="baselin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8" style:parent-style-name="內文" style:family="paragraph">
      <style:paragraph-properties fo:text-align="center" style:vertical-align="baselin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60" style:family="table-column">
      <style:table-column-properties style:column-width="0.6895in"/>
    </style:style>
    <style:style style:name="TableColumn261" style:family="table-column">
      <style:table-column-properties style:column-width="3.2479in"/>
    </style:style>
    <style:style style:name="TableColumn262" style:family="table-column">
      <style:table-column-properties style:column-width="1.7722in"/>
    </style:style>
    <style:style style:name="TableColumn263" style:family="table-column">
      <style:table-column-properties style:column-width="1.5736in"/>
    </style:style>
    <style:style style:name="TableColumn264" style:family="table-column">
      <style:table-column-properties style:column-width="0.0354in"/>
    </style:style>
    <style:style style:name="Table259" style:family="table">
      <style:table-properties style:width="7.3187in" fo:margin-left="0in" table:align="center"/>
    </style:style>
    <style:style style:name="TableRow265" style:family="table-row">
      <style:table-row-properties style:row-height="0.4291in"/>
    </style:style>
    <style:style style:name="TableCell266" style:family="table-cell">
      <style:table-cell-properties fo:border-top="none" fo:border-left="none" fo:border-bottom="0.0625in double #000000" style:border-line-width-bottom="0.0208in 0.0208in 0.0208in" fo:border-right="none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end" style:vertical-align="baseline" fo:line-height="0.2777in"/>
      <style:text-properties style:font-name="標楷體" style:font-name-asian="標楷體" fo:font-size="14pt" style:font-size-asian="14pt" style:font-size-complex="14pt"/>
    </style:style>
    <style:style style:name="TableRow268" style:family="table-row">
      <style:table-row-properties style:row-height="0.2666in"/>
    </style:style>
    <style:style style:name="TableCell26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-top="0.0625in double #000000" style:border-line-width-top="0.0208in 0.0208in 0.0208in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-top="0.0625in double #000000" style:border-line-width-top="0.0208in 0.0208in 0.0208in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none" style:writing-mode="lr-tb" fo:padding-top="0in" fo:padding-left="0.0069in" fo:padding-bottom="0in" fo:padding-right="0.0069in"/>
    </style:style>
    <style:style style:name="P278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Row279" style:family="table-row">
      <style:table-row-properties style:min-row-height="0.3444in"/>
    </style:style>
    <style:style style:name="TableCell280" style:family="table-cell">
      <style:table-cell-properties fo:border-top="0.0069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P283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2222in" fo:margin-left="0.4006in" fo:text-indent="-0.4006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P291" style:parent-style-name="內文" style:family="paragraph">
      <style:paragraph-properties fo:text-align="center" style:vertical-align="baseline" fo:line-height="0.2777in"/>
      <style:text-properties style:font-name="標楷體" style:font-name-asian="標楷體" fo:font-size="14pt" style:font-size-asian="14pt" style:font-size-complex="14pt"/>
    </style:style>
    <style:style style:name="TableRow292" style:family="table-row">
      <style:table-row-properties style:row-height="1.659in"/>
    </style:style>
    <style:style style:name="TableCell293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P295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P296" style:parent-style-name="內文" style:family="paragraph">
      <style:paragraph-properties fo:text-align="center" style:vertical-align="baseline" fo:line-height="0.2222in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1" style:parent-style-name="清單段落" style:list-style-name="LFO2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302" style:parent-style-name="清單段落" style:list-style-name="LFO2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303" style:parent-style-name="清單段落" style:list-style-name="LFO2" style:family="paragraph">
      <style:paragraph-properties fo:line-height="0.2222in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line-height="0.2222in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-top="0.0138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vertical-align="baseline" fo:line-height="0.2222in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none" style:writing-mode="lr-tb" fo:padding-top="0in" fo:padding-left="0.0069in" fo:padding-bottom="0in" fo:padding-right="0.0069in"/>
    </style:style>
    <style:style style:name="P313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Row314" style:family="table-row">
      <style:table-row-properties style:row-height="0.5298in"/>
    </style:style>
    <style:style style:name="TableCell315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-top="0.0138in solid #000000" fo:border-left="0.0138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="none" style:writing-mode="lr-tb" fo:padding-top="0in" fo:padding-left="0.0069in" fo:padding-bottom="0in" fo:padding-right="0.0069in"/>
    </style:style>
    <style:style style:name="P320" style:parent-style-name="內文" style:family="paragraph">
      <style:paragraph-properties fo:text-align="center" style:vertical-align="baseline" fo:line-height="0.222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臺北市</text:span><text:span text:style-name="T5">115</text:span><text:span text:style-name="T6">年度國民中小學「大型車內輪差與視野死角」體驗活動實施計畫</text:span></text:p>
      <text:p text:style-name="P7">一、依<text:s text:c="4"/>據：</text:p>
      <text:p text:style-name="P8"><text:s text:c="4"/>(一)教育部國民及學前教育署115年補助各直轄市、縣(市)政府強化學校交通安全教育相關工作實施計畫。</text:p>
      <text:p text:style-name="P9"><text:s text:c="4"/>(二)院頒「道路交通安全基本法」。</text:p>
      <text:p text:style-name="P10">二、目<text:s text:c="4"/>的：</text:p>
      <text:p text:style-name="P11"><text:s text:c="4"/>(一)建立學生交通安全教育知能，有效提升學生通學安全。</text:p>
      <text:p text:style-name="P12"><text:s text:c="2"/>(二)提供學生駕駛視野死角操作，建立行人安全觀念。</text:p>
      <text:p text:style-name="P13"><text:s text:c="2"/>(三)辦理交通實境體驗，深化學生交通安全觀念。</text:p>
      <text:p text:style-name="P14">三、活動主軸：安排學生至本市兒童交通公園等地點實地參訪「大型車內輪差與視野死角」體驗活動。</text:p>
      <text:p text:style-name="P15">四、指導單位：教育部。</text:p>
      <text:p text:style-name="P16">五、主辦單位：臺北市政府教育局。</text:p>
      <text:p text:style-name="P17">六、協辦單位：臺北市政府交通局。</text:p>
      <text:p text:style-name="P18">七、承辦單位：臺北市內湖區大湖國民小學。</text:p>
      <text:p text:style-name="P19">八、參加對象：以國民小學3、4年級學生及國民中學2年級學生為優先。</text:p>
      <text:p text:style-name="P20">九、活動時間：115年9月1日至11月10日。</text:p>
      <text:p text:style-name="P21">十、活動地點：本市兒童交通公園(福星公園、青年公園)。</text:p>
      <text:p text:style-name="P22">十一、活動內容：</text:p>
      <text:p text:style-name="P23"><text:s text:c="2"/><text:bookmark-start text:name="_Hlk229400840"/><text:s text:c="2"/>(一)「大型車內輪差與視野死角」體驗活動。</text:p>
      <text:p text:style-name="P24"><text:span text:style-name="T25"><text:s text:c="4"/>(</text:span><text:span text:style-name="T26">二</text:span><text:span text:style-name="T27">)</text:span><text:span text:style-name="T28">交通事故及道路危險之學習宣導</text:span><text:span text:style-name="T29">。</text:span></text:p>
      <text:p text:style-name="P30"><text:s text:c="4"/>(三)安全過路口之行人安全觀念宣導。</text:p>
      <text:p text:style-name="P31"><text:bookmark-end text:name="_Hlk229400840"/>十二、其他事項：</text:p>
      <text:list text:style-name="LFO1" text:continue-numbering="true">
        <text:list-item>
          <text:p text:style-name="P32">本案即日起至7月10日進行申請，請填寫申請書(詳如附件1)、經費明細表(詳如附件2)彙送大湖國小學務處徐健文主任。</text:p>
        </text:list-item>
        <text:list-item>
          <text:p text:style-name="P33"><text:span text:style-name="T34">師資請以本市交通安全守護團為主，參考網頁如下：</text:span><text:a xlink:href="https://reurl.cc/53EG5G" office:target-frame-name="_top" xlink:show="replace"><text:span text:style-name="T35">https://reurl.cc/53EG5G</text:span></text:a></text:p>
        </text:list-item>
        <text:list-item>
          <text:p text:style-name="P36">申請之交通公園距離5公里內，不補助遊覽車車資。</text:p>
        </text:list-item>
        <text:list-item>
          <text:p text:style-name="P37">為增加補助學校，每校至多3輛遊覽車，單一車次參與人數多者優先補助。</text:p>
        </text:list-item>
        <text:list-item>
          <text:p text:style-name="P38">活動流程可參考附件3-建議行程表。</text:p>
        </text:list-item>
        <text:list-item>
          <text:p text:style-name="P39">經費未撥款前，可以校內相關經費勻支，活動結束後兩週內，請送實際支用明細表進行核銷。</text:p>
        </text:list-item>
        <text:list-item>
          <text:p text:style-name="P40">倘有疑義，請洽大湖國小徐健文主任，連絡電話：02-27915870轉分機310。</text:p>
        </text:list-item>
      </text:list>
      <text:p text:style-name="P41">十三、預期效益：</text:p>
      <text:p text:style-name="P42"><text:s text:c="2"/><text:bookmark-start text:name="_Hlk218521779"/><text:s text:c="2"/>(一)強化學生交安系統思維，提升交通安全判斷與應變能力。</text:p>
      <text:p text:style-name="P43"><text:s text:c="2"/>(二)促進學生換位思考能力，發展行人安全行為。</text:p>
      <text:p text:style-name="P44"><text:s text:c="2"/>(三)降低事故風險，培養具備判斷力與責任感的用路人。</text:p>
      <text:p text:style-name="P45"><text:bookmark-end text:name="_Hlk218521779"/>十四、經費來源:教育部及本府教育局。</text:p>
      <text:p text:style-name="P46">十五、本實施計畫奉核可後實施，修正時亦同。</text:p>
      <text:p text:style-name="P47"/>
      <text:p text:style-name="P48"/>
      <text:p text:style-name="P49"/>
      <text:p text:style-name="P50"/>
      <text:p text:style-name="P51">附件1</text:p>
      <text:p text:style-name="P52">臺北市115年度國民中小學「大型車內輪差與視野死角」體驗活動申請書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申請學校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申請人</text:p>
          </table:table-cell>
          <table:table-cell table:style-name="TableCell66">
            <text:p text:style-name="P67"/>
          </table:table-cell>
          <table:table-cell table:style-name="TableCell68">
            <text:p text:style-name="P69">連絡電話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申請地點</text:p>
          </table:table-cell>
          <table:table-cell table:style-name="TableCell75" table:number-columns-spanned="3">
            <text:p text:style-name="P76"><text:span text:style-name="T77">□</text:span><text:span text:style-name="T78">福星公園</text:span><text:span text:style-name="T79"><text:s text:c="12"/></text:span><text:span text:style-name="T80">□</text:span><text:span text:style-name="T81">青年公園</text:span></text:p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師生參與人數</text:p>
          </table:table-cell>
          <table:table-cell table:style-name="TableCell85">
            <text:p text:style-name="P86"><text:s text:c="5"/>人</text:p>
          </table:table-cell>
          <table:table-cell table:style-name="TableCell87">
            <text:p text:style-name="P88">申請之交通公園距離</text:p>
            <text:p text:style-name="P89">(請自行GOOGLE)</text:p>
          </table:table-cell>
          <table:table-cell table:style-name="TableCell90">
            <text:p text:style-name="P91"><text:s text:c="8"/>KM</text:p>
          </table:table-cell>
        </table:table-row>
        <table:table-row table:style-name="TableRow92">
          <table:table-cell table:style-name="TableCell93">
            <text:p text:style-name="P94">是否申請遊覽車</text:p>
          </table:table-cell>
          <table:table-cell table:style-name="TableCell95">
            <text:p text:style-name="P96">□是<text:s text:c="3"/>□否</text:p>
          </table:table-cell>
          <table:table-cell table:style-name="TableCell97">
            <text:p text:style-name="P98">申請遊覽車輛數</text:p>
          </table:table-cell>
          <table:table-cell table:style-name="TableCell99">
            <text:p text:style-name="P100"><text:s text:c="8"/>輛</text:p>
          </table:table-cell>
        </table:table-row>
        <table:table-row table:style-name="TableRow101">
          <table:table-cell table:style-name="TableCell102">
            <text:p text:style-name="P103">預計申請講座人次</text:p>
            <text:p text:style-name="P104">(原則每班1人)</text:p>
          </table:table-cell>
          <table:table-cell table:style-name="TableCell105">
            <text:p text:style-name="P106"><text:s text:c="8"/>人</text:p>
          </table:table-cell>
          <table:table-cell table:style-name="TableCell107">
            <text:p text:style-name="P108">預計申請經費</text:p>
          </table:table-cell>
          <table:table-cell table:style-name="TableCell109">
            <text:p text:style-name="P110"><text:s text:c="8"/>元</text:p>
          </table:table-cell>
        </table:table-row>
      </table:table>
      <text:p text:style-name="P111"><text:s text:c="12"/></text:p>
      <text:p text:style-name="P112"><text:s text:c="11"/>承辦人<text:s text:c="21"/>單位主管<text:s text:c="18"/>機關首長</text:p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內文"/>
      <text:p text:style-name="P132">附件2</text:p>
      <text:p text:style-name="內文"/>
      <text:p text:style-name="P133">臺北市115年度國民中小學「大型車內輪差與視野死角」體驗活動經費明細表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 table:number-rows-spanned="2">
            <text:p text:style-name="P144"><text:span text:style-name="T145">科目</text:span></text:p>
          </table:table-cell>
          <table:table-cell table:style-name="TableCell146">
            <text:p text:style-name="P147">款<text:s/>項<text:s/>目<text:s/>節</text:p>
          </table:table-cell>
          <table:table-cell table:style-name="TableCell148" table:number-rows-spanned="2">
            <text:p text:style-name="P149">單位</text:p>
          </table:table-cell>
          <table:table-cell table:style-name="TableCell150" table:number-rows-spanned="2">
            <text:p text:style-name="P151">數量</text:p>
          </table:table-cell>
          <table:table-cell table:style-name="TableCell152" table:number-rows-spanned="2">
            <text:p text:style-name="P153">單價</text:p>
          </table:table-cell>
          <table:table-cell table:style-name="TableCell154" table:number-rows-spanned="2">
            <text:p text:style-name="P155">預算數</text:p>
          </table:table-cell>
          <table:table-cell table:style-name="TableCell156" table:number-rows-spanned="2">
            <text:p text:style-name="P157">備註</text:p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名<text:s/>稱<text:s/>及<text:s/>用<text:s/>途<text:s/>別</text:p>
          </table:table-cell>
          <table:covered-table-cell>
            <text:p text:style-name="P162"/>
          </table:covered-table-cell>
          <table:covered-table-cell>
            <text:p text:style-name="P163"/>
          </table:covered-table-cell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</table:table-row>
        <table:table-row table:style-name="TableRow167">
          <table:table-cell table:style-name="TableCell168" table:number-columns-spanned="2">
            <text:p text:style-name="內文"><text:span text:style-name="T169">臺北市</text:span><text:span text:style-name="T170">115</text:span><text:span text:style-name="T171">年度國民中小學「大型車內輪差與視野死角」體驗活動</text:span></text:p>
          </table:table-cell>
          <table:covered-table-cell/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2">
            <text:p text:style-name="P184">服務費用</text:p>
          </table:table-cell>
          <table:covered-table-cell/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columns-spanned="2">
            <text:p text:style-name="P197">285講課鐘點、稿費、出席審查及查詢費</text:p>
          </table:table-cell>
          <table:covered-table-cell/>
          <table:table-cell table:style-name="TableCell198">
            <text:p text:style-name="P199">小時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1,500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交通安全教育外聘講座鐘點費</text:p>
          </table:table-cell>
        </table:table-row>
        <table:table-row table:style-name="TableRow208">
          <table:table-cell table:style-name="TableCell209" table:number-columns-spanned="2">
            <text:p text:style-name="P210">租金、償債、利息及相關手續費</text:p>
          </table:table-cell>
          <table:covered-table-cell/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2">
            <text:p text:style-name="P223">車租</text:p>
          </table:table-cell>
          <table:covered-table-cell/>
          <table:table-cell table:style-name="TableCell224">
            <text:p text:style-name="P225">輛*天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10,000</text:p>
          </table:table-cell>
          <table:table-cell table:style-name="TableCell230">
            <text:p text:style-name="P231"/>
          </table:table-cell>
          <table:table-cell table:style-name="TableCell232">
            <text:p text:style-name="P233">遊覽車車資</text:p>
          </table:table-cell>
        </table:table-row>
      </table:table>
      <text:p text:style-name="P234"/>
      <text:p text:style-name="內文"><text:span text:style-name="T235"><text:s text:c="5"/></text:span><text:span text:style-name="T236">承辦人</text:span><text:span text:style-name="T237"><text:s text:c="9"/></text:span><text:span text:style-name="T238">單位主管</text:span><text:span text:style-name="T239"><text:s text:c="9"/></text:span><text:span text:style-name="T240">總務處</text:span><text:span text:style-name="T241"><text:s text:c="9"/></text:span><text:span text:style-name="T242">會計室</text:span><text:span text:style-name="T243"><text:s text:c="12"/></text:span><text:span text:style-name="T244">機關首長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>附件3</text:p>
      <text:p text:style-name="P257"/>
      <text:p text:style-name="P258">臺北市115年度國民中小學「大型車內輪差與視野死角」體驗活動建議行程表</text:p>
      <table:table table:style-name="Table259">
        <table:table-columns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 table:number-columns-spanned="5">
            <text:p text:style-name="P267">地點：本市兒童交通公園(福星公園、青年公園)等地點。</text:p>
          </table:table-cell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>
            <text:p text:style-name="P270">時間</text:p>
          </table:table-cell>
          <table:table-cell table:style-name="TableCell271">
            <text:p text:style-name="P272">課程</text:p>
          </table:table-cell>
          <table:table-cell table:style-name="TableCell273">
            <text:p text:style-name="P274">地點</text:p>
          </table:table-cell>
          <table:table-cell table:style-name="TableCell275">
            <text:p text:style-name="P276">建議講師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08：00</text:p>
            <text:p text:style-name="P282">∣</text:p>
            <text:p text:style-name="P283">09：00</text:p>
          </table:table-cell>
          <table:table-cell table:style-name="TableCell284" table:number-columns-spanned="3">
            <text:p text:style-name="P285"><text:span text:style-name="T286">搭遊覽車前往本市兒童交通公園</text:span><text:span text:style-name="T287">(</text:span><text:span text:style-name="T288">福星公園、青年公園</text:span><text:span text:style-name="T289">)</text:span></text:p>
          </table:table-cell>
          <table:covered-table-cell/>
          <table:covered-table-cell/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09：00</text:p>
            <text:p text:style-name="P295">∣</text:p>
            <text:p text:style-name="P296"><text:span text:style-name="T297">11</text:span><text:span text:style-name="T298">：</text:span><text:span text:style-name="T299">00</text:span></text:p>
          </table:table-cell>
          <table:table-cell table:style-name="TableCell300">
            <text:list text:style-name="LFO2" text:continue-numbering="true">
              <text:list-item>
                <text:p text:style-name="P301">「大型車內輪差與視野死角」體驗活動。</text:p>
              </text:list-item>
              <text:list-item>
                <text:p text:style-name="P302">交通事故及道路危險學習環境體驗活動。</text:p>
              </text:list-item>
              <text:list-item>
                <text:p text:style-name="P303"><text:span text:style-name="T304">安全過路口之行人安全觀念宣導。</text:span></text:p>
              </text:list-item>
            </text:list>
          </table:table-cell>
          <table:table-cell table:style-name="TableCell305">
            <text:p text:style-name="P306"><text:span text:style-name="T307">本市兒童交通公園</text:span></text:p>
          </table:table-cell>
          <table:table-cell table:style-name="TableCell308">
            <text:p text:style-name="P309"><text:span text:style-name="T310">臺北市交通局交通安全守護團</text:span><text:span text:style-name="T311">講師。</text:span>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11：00</text:p>
          </table:table-cell>
          <table:table-cell table:style-name="TableCell317" table:number-columns-spanned="3">
            <text:p text:style-name="P318">賦歸</text:p>
          </table:table-cell>
          <table:covered-table-cell/>
          <table:covered-table-cell/>
          <table:table-cell table:style-name="TableCell319">
            <text:p text:style-name="P320"/>
          </table:table-cell>
        </table:table-row>
      </table:table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修訂" style:display-name="修訂" style:family="paragraph"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陳奕軒</dc:creator>
    <meta:creation-date>2026-06-22T03:00:00Z</meta:creation-date>
    <dc:date>2026-06-22T03:00:00Z</dc:date>
    <meta:print-date>2026-01-05T08:4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72" meta:character-count="1821" meta:row-count="12" meta:non-whitespace-character-count="1552"/>
  </office:meta>
</office:document-meta>
</file>